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twee onder één kap woning, percelen P 1630 en P 1630 te Ruc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Kenmerk: OV20230289</text:p>
            <text:p text:style-name="common-al">Ingekomen: 08 december 2023</text:p>
            <text:p text:style-name="common-al">Locatie: percelen P 1630 en P 1630 te Rucphen</text:p>
            <text:p text:style-name="common-al">Projectomschrijving: het bouwen van een twee onder één kap woning</text:p>
            <text:p text:style-name="common-al">Activiteit: bouwen</text:p>
            <text:p text:style-name="common-al">
            <text:span text:style-name="nadrukvet">Bent u het niet eens met een vergunning?</text:span>
          </text:p>
            <text:p text:style-name="common-al">Tegen een aanvraag kunt u geen bezwaar maken. Dat kan pas als de vergunning is verleen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ucphen</text:p>
            </table:table-cell>
            <table:table-cell office:value-type="string" table:style-name="header.C">
              <text:p text:style-name="headerright"><text:span text:style-name="nr">Nr. 532514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2514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2514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Ruc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ucphen</meta:user-defined>
    <meta:user-defined meta:name="OVERHEID.Gemeente/OVERHEID.authority">Rucph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DC.title">Aanvraag omgevingsvergunning, het bouwen van een twee onder één kap woning, percelen P 1630 en P 1630 te Rucphen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2514</meta:user-defined>
    <meta:user-defined meta:name="OVERHEIDop.GmbID/DC.identifier">gmb-2023-532514</meta:user-defined>
    <meta:user-defined meta:name="OVERHEIDop.versieInformatie"/>
  </office:meta>
</office:document-meta>
</file>