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elstandsnota Enschede “Bouwen aan identiteit”</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tussenkopcur">WIJZIGINGEN ACTUALISATIE WELSTANDSNOTA</text:p>
            <text:p text:style-name="al"/>
            <text:p text:style-name="al">In zijn vergadering van 4 december 2023 heeft de gemeenteraad Wijzigingen Actualisatie Welstandsnota vastgesteld.</text:p>
            <text:p text:style-name="al"/>
            <text:p text:style-name="al">De Welstandsnota is een wettelijk verplicht instrument voor het toetsen van aanvragen omgevingsvergunning voor het bouwen van een bouwwerk aan redelijke eisen van welstand. De Welstandsnota wordt jaarlijks geactualiseerd, waarbij we kijken naar de actualiteit van de welstandskaart en een aantal regels. Bij gebieden waar (her)ontwikkelingen zoals nieuwbouw hebben plaatsgevonden, kijken we hoe de beeldkwaliteit van het nieuw gerealiseerde gebied door de Welstandsnota het beste beheerd kan worden. Voor de realisatie van (her)ontwikkelingen wordt vaak een beeldkwaliteitplan vastgesteld. Zo’n beeldkwaliteitplan treedt dan in de plaats van de reguliere welstandsidentiteit(en) in het plangebied. Als de (her)ontwikkeling volledig is gerealiseerd is de werking van het beeldkwaliteitplan niet langer nodig en kan deze weer worden vervangen door een reguliere welstandsidentiteit. We bekijken jaarlijks voor welke locaties het geldende beeldkwaliteitplan kan worden vervangen door een reguliere welstandsidentiteit.</text:p>
            <text:p text:style-name="al"/>
            <text:p text:style-name="al">In de vastgestelde Wijzigingen Actualisatie Welstandsnota is op een tiental uitontwikkelde locaties het geldende beeldkwaliteitplan vervangen door een reguliere welstandsidentiteit. Ook zijn de toetsingscriteria van de welstandsidentiteit “Rijke Stadsvilla’s” aangepast. Die aanpassing is nodig om beter te kunnen waarborgen dat te bouwen terrasoverkappingen aan de voorzijde van appartementengebouwen niet in strijd zijn met redelijke eisen van welstand. Verder is ter plaatse van de woningen aan de Kukslanden de welstandsidentiteit ‘Buitenplaatsen en Landgoederen’ gewijzigd in ‘Woonerfwijken’. </text:p>
            <text:p text:style-name="al"/>
            <text:p text:style-name="tussenkopcur">Inzien Wijzigingen Actualisatie Welstandsnota </text:p>
            <text:p text:style-name="al">De vastgestelde wijzigingen worden verwerkt in de geldende Welstandsnota. De geldende Welstandsnota is te raadplegen via de website van de gemeente Enschede. </text:p>
            <text:p text:style-name="al"/>
            <text:p text:style-name="tussenkopcur">Heeft u vragen of wilt u een nadere toelichting?</text:p>
            <text:p text:style-name="al">Wilt u vragen stellen over de vastgestelde Wijzigingen Actualisatie Welstandsnota of een nadere toelichting ontvangen? Dan kunt u een email sturen aan <text:a xlink:href="mailto:t.polman@enschede.nl" xlink:type="simple">t.polman@enschede.nl</text:a>. Wij verzoeken u in de mail ‘Wijzigingen Actualisatie Welstandsnota’, uw naam en telefoonnummer te vermelden. </text:p>
            <text:p text:style-name="al"/>
            <text:p text:style-name="al">Tegen het besluit tot vaststelling van de Wijzigingen Actualisatie Welstandsnota staat geen mogelijkheid tot bezwaar of beroep open. </text:p>
            <text:p text:style-name="al"/>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schede</text:p>
            </table:table-cell>
            <table:table-cell office:value-type="string" table:style-name="header.C">
              <text:p text:style-name="headerright"><text:span text:style-name="nr">Nr. 531568</text:span><text:line-break/><text:date style:data-style-name="dag" text:fixed="true" text:date-value="2023-12-13"/><text:line-break/><text:date style:data-style-name="jaar" text:fixed="true" text:date-value="2023-12-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31568</text:span><text:date style:data-style-name="nicedate" text:fixed="true" text:date-value="2023-12-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31568</text:span><text:date style:data-style-name="nicedate" text:fixed="true" text:date-value="2023-12-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Overig-Web-CB/5.19/xml/MC-DRP-PlanOverig-Web-CB.xml</meta:user-defined>
    <meta:user-defined meta:name="OVERHEID.Gemeente/DC.creator">Enschede</meta:user-defined>
    <meta:user-defined meta:name="OVERHEID.Informatietype/DC.type">officiële publicatie</meta:user-defined>
    <meta:user-defined meta:name="OVERHEIDop.Rubriek/DC.type">ander besluit van algemene strekking</meta:user-defined>
    <meta:user-defined meta:name="OVERHEID.Gemeente/DCTERMS.publisher">Enschede</meta:user-defined>
    <meta:user-defined meta:name="OVERHEID.Gemeente/OVERHEID.authority">Enschede</meta:user-defined>
    <meta:user-defined meta:name="OVERHEID.TaxonomieBeleidsagendaDecentraal/OVERHEID.category">Ruimte en infrastructuur | Organisatie en beleid</meta:user-defined>
    <meta:user-defined meta:name="DC.source">N.v.t.</meta:user-defined>
    <meta:user-defined meta:name="DCTERMS.alternative">Welstandsnota Enschede “Bouwen aan identiteit”</meta:user-defined>
    <dc:language>nl</dc:language>
    <meta:user-defined meta:name="OVERHEIDop.locatietype/OVERHEIDop.gebiedsmarkering">Woonplaats</meta:user-defined>
    <meta:user-defined meta:name="DC.title">Welstandsnota Enschede “Bouwen aan identiteit”</meta:user-defined>
    <meta:user-defined meta:name="DCTERMS.W3CDTF/DCTERMS.available">2023-12-13</meta:user-defined>
    <meta:user-defined meta:name="DCTERMS.W3CDTF/OVERHEIDop.jaargang">2023</meta:user-defined>
    <meta:user-defined meta:name="OVERHEIDop.publicationIssue">531568</meta:user-defined>
    <meta:user-defined meta:name="OVERHEIDop.GmbID/DC.identifier">gmb-2023-531568</meta:user-defined>
    <meta:user-defined meta:name="OVERHEIDop.versieInformatie"/>
  </office:meta>
</office:document-meta>
</file>