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woning, Chateletlaan te Vleuten, HZ_WABO-23-402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Chateletlaan te Vleuten</text:span>
          </text:p>
            <text:p text:style-name="common-al">HZ_WABO-23-40252</text:p>
            <text:p text:style-name="common-al">Toelichting: het bouwen van een woning</text:p>
            <text:p text:style-name="common-al">Datum ontvangst aanvraag: 7 decem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30787</text:span><text:line-break/><text:date style:data-style-name="dag" text:fixed="true" text:date-value="2023-12-13"/><text:line-break/><text:date style:data-style-name="jaar" text:fixed="true" text:date-value="2023-12-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0787</text:span><text:date style:data-style-name="nicedate" text:fixed="true" text:date-value="2023-12-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0787</text:span><text:date style:data-style-name="nicedate" text:fixed="true" text:date-value="2023-12-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Vlak</meta:user-defined>
    <meta:user-defined meta:name="DC.title">Aanvraag omgevingsvergunning, het bouwen van een woning, Chateletlaan te Vleuten, HZ_WABO-23-40252</meta:user-defined>
    <meta:user-defined meta:name="DCTERMS.W3CDTF/DCTERMS.available">2023-12-13</meta:user-defined>
    <meta:user-defined meta:name="DCTERMS.W3CDTF/OVERHEIDop.jaargang">2023</meta:user-defined>
    <meta:user-defined meta:name="OVERHEIDop.externeBijlage">Aanvraagdocument  publiceerbaar-A|exb-2023-58459</meta:user-defined>
    <meta:user-defined meta:name="OVERHEIDop.publicationIssue">530787</meta:user-defined>
    <meta:user-defined meta:name="OVERHEIDop.GmbID/DC.identifier">gmb-2023-530787</meta:user-defined>
    <meta:user-defined meta:name="OVERHEIDop.versieInformatie"/>
  </office:meta>
</office:document-meta>
</file>