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Kennisgeving verlenging beslistermijn Wabo, veranderen, herstellen, restaureren en verduurzamen van een bestaande monumentale boerderij, en het bouwen van een opslagloods met binnenrijbaan/paardenbak op het perceel Schanskerdijk 27, 9688 RG Driebo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Oldambt maken bekend dat zij hebben besloten voor de volgende aanvraag de beslistermijn te verlengen met een termijn van zes weken:</text:p>
            <text:p text:style-name="common-al"/>
            <text:p text:style-name="common-al">- Het veranderen, herstellen, restaureren en verduurzamen van een bestaande monumentale boerderij, en het bouwen van een opslagloods met binnenrijbaan/paardenbak op het perceel Schanskerdijk 27, 9688 RG Drieborg. Door dit besluit is de nieuwe uiterste beslisdatum 18 januari 2024.</text:p>
            <text:p text:style-name="common-al"/>
            <text:p text:style-name="last-al">Winschoten, 13 december 2023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530773</text:span><text:line-break/><text:date style:data-style-name="dag" text:fixed="true" text:date-value="2023-12-13"/><text:line-break/><text:date style:data-style-name="jaar" text:fixed="true" text:date-value="2023-1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0773</text:span><text:date style:data-style-name="nicedate" text:fixed="true" text:date-value="2023-1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0773</text:span><text:date style:data-style-name="nicedate" text:fixed="true" text:date-value="2023-1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5/xml/MC-DRP-OmgevingsvergunningAfhandelin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Oldambt, Kennisgeving verlenging beslistermijn Wabo, veranderen, herstellen, restaureren en verduurzamen van een bestaande monumentale boerderij, en het bouwen van een opslagloods met binnenrijbaan/paardenbak op het perceel Schanskerdijk 27, 9688 RG Drieborg</meta:user-defined>
    <meta:user-defined meta:name="DCTERMS.W3CDTF/DCTERMS.available">2023-12-13</meta:user-defined>
    <meta:user-defined meta:name="DCTERMS.W3CDTF/OVERHEIDop.jaargang">2023</meta:user-defined>
    <meta:user-defined meta:name="OVERHEIDop.publicationIssue">530773</meta:user-defined>
    <meta:user-defined meta:name="OVERHEIDop.GmbID/DC.identifier">gmb-2023-530773</meta:user-defined>
    <meta:user-defined meta:name="OVERHEIDop.versieInformatie"/>
  </office:meta>
</office:document-meta>
</file>