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Balistraat 56 te Utrecht,  HZ_WABO-23-336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istraat 56 te Utrecht</text:p>
            <text:p text:style-name="common-al">HZ_WABO-23-33677</text:p>
            <text:p text:style-name="common-al">Toelichting: het bouwen van een dakkapel aan de voorkant van de woning</text:p>
            <text:p text:style-name="common-al">Datum besluit: 8 december 2023</text:p>
            <text:p text:style-name="common-al">Startdatum bezwaartermijn: 9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0095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0095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0095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Balistraat 56 te Utrecht,  HZ_WABO-23-33677</meta:user-defined>
    <meta:user-defined meta:name="DCTERMS.W3CDTF/DCTERMS.available">2023-12-12</meta:user-defined>
    <meta:user-defined meta:name="DCTERMS.W3CDTF/OVERHEIDop.jaargang">2023</meta:user-defined>
    <meta:user-defined meta:name="OVERHEIDop.externeBijlage">Publiceerbaar-A|exb-2023-58359</meta:user-defined>
    <meta:user-defined meta:name="OVERHEIDop.externeBijlage">Besluit omgevingsvergunning Publiceerbaar|exb-2023-58360</meta:user-defined>
    <meta:user-defined meta:name="OVERHEIDop.publicationIssue">530095</meta:user-defined>
    <meta:user-defined meta:name="OVERHEIDop.GmbID/DC.identifier">gmb-2023-530095</meta:user-defined>
    <meta:user-defined meta:name="OVERHEIDop.versieInformatie"/>
  </office:meta>
</office:document-meta>
</file>