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27-11-2023 hebben wij aanvraag reguliere omgevingsvergunning voor het bouwen van 31 woningen op het adres Dr. Schaepmanstraat Goor, Meidoornstraat Goor, Oude Haaksbergerweg Goor,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7-11-2023 hebben wij een aanvraag Omgevingsvergunning regulier ontvangen. De aanvraag heeft betrekking op de onderdelen:</text:p>
            <text:p text:style-name="common-al"/>
            <text:p text:style-name="common-al">Bouw en Ruimtelijke ordening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529723</text:span><text:line-break/><text:date style:data-style-name="dag" text:fixed="true" text:date-value="2023-12-12"/><text:line-break/><text:date style:data-style-name="jaar" text:fixed="true" text:date-value="2023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9723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9723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000605823</meta:user-defined>
    <meta:user-defined meta:name="DCTERMS.abstract">het bouwen van  31 woningen 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p 27-11-2023 hebben wij aanvraag reguliere omgevingsvergunning voor het bouwen van 31 woningen op het adres Dr. Schaepmanstraat Goor, Meidoornstraat Goor, Oude Haaksbergerweg Goor, ontvangen.</meta:user-defined>
    <meta:user-defined meta:name="DCTERMS.W3CDTF/DCTERMS.available">2023-12-12</meta:user-defined>
    <meta:user-defined meta:name="DCTERMS.W3CDTF/OVERHEIDop.jaargang">2023</meta:user-defined>
    <meta:user-defined meta:name="OVERHEIDop.publicationIssue">529723</meta:user-defined>
    <meta:user-defined meta:name="OVERHEIDop.GmbID/DC.identifier">gmb-2023-529723</meta:user-defined>
    <meta:user-defined meta:name="OVERHEIDop.versieInformatie"/>
  </office:meta>
</office:document-meta>
</file>