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enbare hoorzitting Commissie bezwaarschriften gemeente Heerenveen 13 februari 2023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/>
            <text:p text:style-name="al">Om 19.45 uur is er een openbare hoorzitting over een bezwaarschrift naar aanleiding van het aanwijzen van een 30km/h zone in De Greiden Zuidoost te Heerenveen.</text:p>
            <text:p text:style-name="al"/>
            <text:p text:style-name="al"/>
            <text:p text:style-name="al">U kunt als toehoorder bij deze hoorzitting aanwezig zijn. U kunt zich hiervoor melden door te mailen naar bezwaar@heerenveen.nl. De datum en tijdstip zijn onder voorbehoud.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  <text:section text:name="regeling-sluiting_id1-3-2-3" text:style-name="regeling-sluiting">
          <text:section text:name="slotformulering_id1-3-2-3-1" text:style-name="slotformulering">
            <text:p text:style-name="al"/>
          </text:section>
          <text:section text:name="ondertekening_id1-3-2-3-2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2955</text:span><text:line-break/><text:date style:data-style-name="dag" text:fixed="true" text:date-value="2023-02-07"/><text:line-break/><text:date style:data-style-name="jaar" text:fixed="true" text:date-value="2023-02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955</text:span><text:date style:data-style-name="nicedate" text:fixed="true" text:date-value="2023-02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955</text:span><text:date style:data-style-name="nicedate" text:fixed="true" text:date-value="2023-02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0/xml/MC-DRP-OverigeInformatie-Web-CB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.TaxonomieBeleidsagendaDecentraal/OVERHEID.category">Bestuur | Organisatie en beleid</meta:user-defined>
    <meta:user-defined meta:name="DCTERMS.abstract">openbare hoorzitting Commissie bezwaarschriften 13 februari 2023</meta:user-defined>
    <dc:language>nl</dc:language>
    <meta:user-defined meta:name="OVERHEIDop.locatietype/OVERHEIDop.gebiedsmarkering">Gemeente</meta:user-defined>
    <meta:user-defined meta:name="DC.title">Openbare hoorzitting Commissie bezwaarschriften gemeente Heerenveen 13 februari 2023</meta:user-defined>
    <meta:user-defined meta:name="DCTERMS.W3CDTF/DCTERMS.available">2023-02-07</meta:user-defined>
    <meta:user-defined meta:name="DCTERMS.W3CDTF/OVERHEIDop.jaargang">2023</meta:user-defined>
    <meta:user-defined meta:name="OVERHEIDop.publicationIssue">52955</meta:user-defined>
    <meta:user-defined meta:name="OVERHEIDop.GmbID/DC.identifier">gmb-2023-52955</meta:user-defined>
    <meta:user-defined meta:name="OVERHEIDop.versieInformatie"/>
  </office:meta>
</office:document-meta>
</file>