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29 modulaire appartementen Buurtschap 't Veld ; kamer M, [WSL01W07412] Woensel W 74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1610</text:p>
            <text:p text:style-name="common-al">Omschrijving: bouwen van 29 modulaire appartementen Buurtschap 't Veld ; kamer M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[WSL01W07412] Woensel W 7412</text:p>
              </text:list-item>
            </text:list>
            <text:p text:style-name="common-al">Soort aanvraag: Bouwen</text:p>
            <text:p text:style-name="common-al">Besluit: Verleend</text:p>
            <text:p text:style-name="common-al">Besluitdatum: 08-12-2023</text:p>
            <text:p text:style-name="common-al">De beslissing ligt vanaf 11-12-2023 tot het einde van de bezwaar(beroep)termijn ter inzage op het Inwonersplein (Stadhuis), Stadhuisplein 1, Eindhoven.</text:p>
            <text:p text:style-name="common-al">Eveneens ligt de <text:a xlink:href="https://publicaties.eindhoven.nl/zoeken?zoekwoord=EHV-ZP2023-001610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29529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529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529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1610</meta:user-defined>
    <meta:user-defined meta:name="DCTERMS.abstract">bouwen van 29 modulaire appartementen Buurtschap 't Veld ; kamer 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bouwen van 29 modulaire appartementen Buurtschap 't Veld ; kamer M, [WSL01W07412] Woensel W 7412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529</meta:user-defined>
    <meta:user-defined meta:name="OVERHEIDop.GmbID/DC.identifier">gmb-2023-529529</meta:user-defined>
    <meta:user-defined meta:name="OVERHEIDop.versieInformatie"/>
  </office:meta>
</office:document-meta>
</file>