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PLAATSEN VAN EEN WOONUNIT (TIJDELIJK VOOR 18 MAANDEN), GALAMALEANE 8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woonunit (tijdelijk voor 18 maanden) op het perceel Galamaleane 8 te Akkrum  </text:p>
            <text:p text:style-name="common-al">(08 december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9238</text:span><text:line-break/><text:date style:data-style-name="dag" text:fixed="true" text:date-value="2023-12-12"/><text:line-break/><text:date style:data-style-name="jaar" text:fixed="true" text:date-value="2023-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9238</text:span><text:date style:data-style-name="nicedate" text:fixed="true" text:date-value="2023-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9238</text:span><text:date style:data-style-name="nicedate" text:fixed="true" text:date-value="2023-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PLAATSEN VAN EEN WOONUNIT (TIJDELIJK VOOR 18 MAANDEN), GALAMALEANE 8 AKKRUM</meta:user-defined>
    <meta:user-defined meta:name="DCTERMS.W3CDTF/DCTERMS.available">2023-12-12</meta:user-defined>
    <meta:user-defined meta:name="DCTERMS.W3CDTF/OVERHEIDop.jaargang">2023</meta:user-defined>
    <meta:user-defined meta:name="OVERHEIDop.publicationIssue">529238</meta:user-defined>
    <meta:user-defined meta:name="OVERHEIDop.GmbID/DC.identifier">gmb-2023-529238</meta:user-defined>
    <meta:user-defined meta:name="OVERHEIDop.versieInformatie"/>
  </office:meta>
</office:document-meta>
</file>