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mobiel breken bouw- en sloopafval, Zoutmetersstraat - Genooyerbergen (sectie A 5920) te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nlo maakt bekend dat de volgende melding in het kader van het Besluit mobiel breken bouw- en sloopafval is ontvangen en afgerond:</text:p>
            <text:p text:style-name="common-al">
            <text:span text:style-name="nadrukvet">Zoutmetersstraat - Genooyerbergen (sectie A 5920) te Venlo</text:span>
          </text:p>
            <text:p text:style-name="common-al">Voor het breken van een partij restpuin dat vrijgekomen is bij de sloop van hal 5 van Canon</text:p>
            <text:p text:style-name="common-al">Afrondingsbrief verzonden op 8 december 2023</text:p>
            <text:p text:style-name="common-al">Kenmerk Z2023-02087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529182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18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182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3-02087</meta:user-defined>
    <meta:user-defined meta:name="DCTERMS.abstract">Betreft: Melding op locatie Zoutmetersstraat - Genooyerbergen (sectie A 5920) te Venlo</meta:user-defined>
    <dc:language>nl</dc:language>
    <meta:user-defined meta:name="OVERHEIDop.locatietype/OVERHEIDop.gebiedsmarkering">Punt</meta:user-defined>
    <meta:user-defined meta:name="DC.title">Ontvangst melding mobiel breken bouw- en sloopafval, Zoutmetersstraat - Genooyerbergen (sectie A 5920) te Venlo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182</meta:user-defined>
    <meta:user-defined meta:name="OVERHEIDop.GmbID/DC.identifier">gmb-2023-529182</meta:user-defined>
    <meta:user-defined meta:name="OVERHEIDop.versieInformatie"/>
  </office:meta>
</office:document-meta>
</file>