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een transformatorstation, nabij Lândyk 2a, Drogeham, (kadastraal Drogeham F 352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bij Lândyk 2a, Drogeham, (kadastraal Drogeham F 3520)</text:p>
            <text:p text:style-name="common-al">Olo: 7485001</text:p>
            <text:p text:style-name="common-al">het bouwen van een transformatorstation</text:p>
            <text:p text:style-name="common-al">Datum ontvangst: 23 december 2022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529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chtkarspelen - ontvangen aanvraag omgevingsvergunning, het bouwen van een transformatorstation, nabij Lândyk 2a, Drogeham, (kadastraal Drogeham F 3520)</meta:user-defined>
    <meta:user-defined meta:name="DCTERMS.W3CDTF/DCTERMS.available">2023-01-04</meta:user-defined>
    <meta:user-defined meta:name="DCTERMS.W3CDTF/OVERHEIDop.jaargang">2023</meta:user-defined>
    <meta:user-defined meta:name="OVERHEIDop.publicationIssue">529</meta:user-defined>
    <meta:user-defined meta:name="OVERHEIDop.GmbID/DC.identifier">gmb-2023-529</meta:user-defined>
    <meta:user-defined meta:name="OVERHEIDop.versieInformatie"/>
  </office:meta>
</office:document-meta>
</file>