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TIJDELIJK GEBRUIK OPENBARE RUIMTE, LEPPEDYK, NAAST NUMMER 10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leppedyk, naast nummer 10 akkrum  </text:p>
            <text:p text:style-name="common-al">(06 decem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28155</text:span><text:line-break/><text:date style:data-style-name="dag" text:fixed="true" text:date-value="2023-12-11"/><text:line-break/><text:date style:data-style-name="jaar" text:fixed="true" text:date-value="2023-1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8155</text:span><text:date style:data-style-name="nicedate" text:fixed="true" text:date-value="2023-1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8155</text:span><text:date style:data-style-name="nicedate" text:fixed="true" text:date-value="2023-1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Lijn</meta:user-defined>
    <meta:user-defined meta:name="DC.title">VERLENING OMGEVINGSVERGUNNING, HET TIJDELIJK GEBRUIK OPENBARE RUIMTE, LEPPEDYK, NAAST NUMMER 10 AKKRUM</meta:user-defined>
    <meta:user-defined meta:name="DCTERMS.W3CDTF/DCTERMS.available">2023-12-11</meta:user-defined>
    <meta:user-defined meta:name="DCTERMS.W3CDTF/OVERHEIDop.jaargang">2023</meta:user-defined>
    <meta:user-defined meta:name="OVERHEIDop.publicationIssue">528155</meta:user-defined>
    <meta:user-defined meta:name="OVERHEIDop.GmbID/DC.identifier">gmb-2023-528155</meta:user-defined>
    <meta:user-defined meta:name="OVERHEIDop.versieInformatie"/>
  </office:meta>
</office:document-meta>
</file>