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Easternijtsjerk - De Lyts Ei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ontwerpbestemmingsplan ‘Easternijtsjerk - De Lyts Ein’ (NL.IMRO.1970.BpEnDeLytsEin-ON01) vanaf 14 december ter inzage ligt. </text:p>
            <text:p text:style-name="common-al">
            <text:span text:style-name="nadrukvet">Wat regelt het bestemmingsplan?</text:span>
          </text:p>
            <text:p text:style-name="common-al">De agrarische bedrijfsbestemming ter plaatse van De Lyts Ein 34 in Easternijtsjerk wordt gewijzigd in een woonbestemming, de kassen worden gesloopt en op het aansluitende perceel is een nieuwe woonkavel ingetekend voor de realisatie van één won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EnDeLytsEin-ON01" xlink:type="simple">https://www.ruimtelijkeplannen.nl/?planidn=NL.IMRO.1970.BpEnDeLytsEin-ON01</text:a>). Wilt u het bestemmingsplan bekijken in een gemeentehuis? Maak dan een afspraak via telefoonnummer (0519) 29 88 88.</text:p>
            <text:p text:style-name="common-al">
            <text:span text:style-name="nadrukvet">Wilt u reageren?</text:span>
          </text:p>
            <text:p text:style-name="common-al">U kunt uw zienswijze van 14 december tot en met  24 januari 2024 schriftelijk indienen bij de gemeenteraad, Postbus 1, 9100 AA Dokkum. Dit onder vermelding van ‘zienswijze ontwerpbestemmingsplan ‘Easternijtsjerk - De Lyts Ein’. Ook kunt u mondeling reageren. Daarvoor kunt u een afspraak maken met het cluster Omjouwing en Ekonomy.</text:p>
            <text:p text:style-name="common-al">
            <text:span text:style-name="nadrukvet">Heeft u vragen?</text:span>
          </text:p>
            <text:p text:style-name="last-al">Neem dan contact op met het cluster Omjouwing en Ekonomy, via telefoonnummer (0519) 29 88 88.</text:p>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8021</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021</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021</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nDeLytsEin-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Easternijtsjerk - De Lyts Ein’</meta:user-defined>
    <meta:user-defined meta:name="DCTERMS.W3CDTF/DCTERMS.available">2023-12-13</meta:user-defined>
    <meta:user-defined meta:name="DCTERMS.W3CDTF/OVERHEIDop.jaargang">2023</meta:user-defined>
    <meta:user-defined meta:name="OVERHEIDop.publicationIssue">528021</meta:user-defined>
    <meta:user-defined meta:name="OVERHEIDop.GmbID/DC.identifier">gmb-2023-528021</meta:user-defined>
    <meta:user-defined meta:name="OVERHEIDop.versieInformatie"/>
  </office:meta>
</office:document-meta>
</file>