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MINERVA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Minerva 1 8448 CT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8017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017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017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BEDRIJF, MINERVA 1 HEERENVEEN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8017</meta:user-defined>
    <meta:user-defined meta:name="OVERHEIDop.GmbID/DC.identifier">gmb-2023-528017</meta:user-defined>
    <meta:user-defined meta:name="OVERHEIDop.versieInformatie"/>
  </office:meta>
</office:document-meta>
</file>