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PLAATSEN VAN RECLAME-UITINGEN (VERVANGING), DRACHT 76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plaatsen van reclame-uitingen (vervanging) op het perceel Dracht 76 te Heerenveen  </text:p>
            <text:p text:style-name="common-al">(07 december 2023)</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27560</text:span><text:line-break/><text:date style:data-style-name="dag" text:fixed="true" text:date-value="2023-12-11"/><text:line-break/><text:date style:data-style-name="jaar" text:fixed="true" text:date-value="2023-12-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7560</text:span><text:date style:data-style-name="nicedate" text:fixed="true" text:date-value="2023-12-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7560</text:span><text:date style:data-style-name="nicedate" text:fixed="true" text:date-value="2023-12-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HET PLAATSEN VAN RECLAME-UITINGEN (VERVANGING), DRACHT 76 HEERENVEEN</meta:user-defined>
    <meta:user-defined meta:name="DCTERMS.W3CDTF/DCTERMS.available">2023-12-11</meta:user-defined>
    <meta:user-defined meta:name="DCTERMS.W3CDTF/OVERHEIDop.jaargang">2023</meta:user-defined>
    <meta:user-defined meta:name="OVERHEIDop.publicationIssue">527560</meta:user-defined>
    <meta:user-defined meta:name="OVERHEIDop.GmbID/DC.identifier">gmb-2023-527560</meta:user-defined>
    <meta:user-defined meta:name="OVERHEIDop.versieInformatie"/>
  </office:meta>
</office:document-meta>
</file>