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TAALSTRAAT 6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Taalstraat 65 Vught, plaatsen van 16 zonnecollectoren op het voor- en achterdak, Z23-27107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527512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512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512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TAALSTRAAT 65 VUGHT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7512</meta:user-defined>
    <meta:user-defined meta:name="OVERHEIDop.GmbID/DC.identifier">gmb-2023-527512</meta:user-defined>
    <meta:user-defined meta:name="OVERHEIDop.versieInformatie"/>
  </office:meta>
</office:document-meta>
</file>