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ing: bouwen van een tijdelijke (15 jaar) Tiny House Buurtschap te Veld - A01, Westrik 20 5629C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3-001303 </text:p>
            <text:p text:style-name="common-al"> Omschrijving: bouwen van een tijdelijke (15 jaar) Tiny House Buurtschap te Veld - A01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strik 20 5629CE Eindhoven</text:p>
              </text:list-item>
            </text:list>
            <text:p text:style-name="common-al"> Soort aanvraag: Bouwen </text:p>
            <text:p text:style-name="common-al"> Besluit: Ingetrokken vergunning </text:p>
            <text:p text:style-name="common-al"> Besluitdatum: 07-12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27322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322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322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1303</meta:user-defined>
    <meta:user-defined meta:name="DCTERMS.abstract">bouwen van een tijdelijke (15 jaar) Tiny House Buurtschap te Veld - A0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trokken omgevingsvergunning: bouwen van een tijdelijke (15 jaar) Tiny House Buurtschap te Veld - A01, Westrik 20 5629CE Eindhoven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7322</meta:user-defined>
    <meta:user-defined meta:name="OVERHEIDop.GmbID/DC.identifier">gmb-2023-527322</meta:user-defined>
    <meta:user-defined meta:name="OVERHEIDop.versieInformatie"/>
  </office:meta>
</office:document-meta>
</file>