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puinbreken ontvangen voor mobiel breken van bouw- en sloopafval op de locatie Aan de Heibloem 17a, 6093PE te Heythuy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op 31 oktober 2023 een melding mobiel puinbreken hebben ontvangen voor het mobiel breken van bouw- en sloopafval op de locatie Aan de Heibloem 17a, 6093PE te Heythuysen.</text:p>
            <text:p text:style-name="common-al">De melding is geregistreerd onder zaaknummer Z2023-00001515.</text:p>
            <text:p text:style-name="common-al">De activiteiten uit de melding zijn vergunningsvrij. U kunt om deze reden geen zienswijze of bezwaar indienen.</text:p>
            <text:p text:style-name="last-al">Voor meer informatie kunt u contact opnemen via het <text:a xlink:href="https://www.leudal.nl/form/contactformulier/toelichting-0-1-1" xlink:type="simple">contactformulier 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527245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245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245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9/xml/MC-DRP-Meldin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3-00001515</meta:user-defined>
    <meta:user-defined meta:name="DCTERMS.abstract">Betreft: Melding mobiel puinbreken ontvangen</meta:user-defined>
    <dc:language>nl</dc:language>
    <meta:user-defined meta:name="OVERHEIDop.locatietype/OVERHEIDop.gebiedsmarkering">Punt</meta:user-defined>
    <meta:user-defined meta:name="DC.title">Melding mobiel puinbreken ontvangen voor mobiel breken van bouw- en sloopafval op de locatie Aan de Heibloem 17a, 6093PE te Heythuysen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7245</meta:user-defined>
    <meta:user-defined meta:name="OVERHEIDop.GmbID/DC.identifier">gmb-2023-527245</meta:user-defined>
    <meta:user-defined meta:name="OVERHEIDop.versieInformatie"/>
  </office:meta>
</office:document-meta>
</file>