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Lamsrustlaan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Lamsrustlaan 16, 3054VG, uitbreiden van twee gespiegelde twee-laagse villa's doormiddel van een opbouw op de 2e laag van het gebouw en een opbouw op de eerste laag t.p.v. de woonkamer (aanvraagdatum 26-01-2023, dossiernummer OMV.23.01.00276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2718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18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18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Lamsrustlaan 16</meta:user-defined>
    <meta:user-defined meta:name="DCTERMS.W3CDTF/DCTERMS.available">2023-02-07</meta:user-defined>
    <meta:user-defined meta:name="DCTERMS.W3CDTF/OVERHEIDop.jaargang">2023</meta:user-defined>
    <meta:user-defined meta:name="OVERHEIDop.publicationIssue">52718</meta:user-defined>
    <meta:user-defined meta:name="OVERHEIDop.GmbID/DC.identifier">gmb-2023-52718</meta:user-defined>
    <meta:user-defined meta:name="OVERHEIDop.versieInformatie"/>
  </office:meta>
</office:document-meta>
</file>