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kapel aan de voorkant van de woning, Stekkaspad 2 te Utrecht,  HZ_WABO-23-356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ekkaspad 2 te Utrecht</text:p>
            <text:p text:style-name="common-al">HZ_WABO-23-35644</text:p>
            <text:p text:style-name="common-al">Toelichting: het bouwen van een dakkapel aan de voorkant van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26474</text:span><text:line-break/><text:date style:data-style-name="dag" text:fixed="true" text:date-value="2023-12-11"/><text:line-break/><text:date style:data-style-name="jaar" text:fixed="true" text:date-value="2023-12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474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6474</text:span><text:date style:data-style-name="nicedate" text:fixed="true" text:date-value="2023-12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kapel aan de voorkant van de woning, Stekkaspad 2 te Utrecht,  HZ_WABO-23-35644</meta:user-defined>
    <meta:user-defined meta:name="DCTERMS.W3CDTF/DCTERMS.available">2023-12-11</meta:user-defined>
    <meta:user-defined meta:name="DCTERMS.W3CDTF/OVERHEIDop.jaargang">2023</meta:user-defined>
    <meta:user-defined meta:name="OVERHEIDop.publicationIssue">526474</meta:user-defined>
    <meta:user-defined meta:name="OVERHEIDop.GmbID/DC.identifier">gmb-2023-526474</meta:user-defined>
    <meta:user-defined meta:name="OVERHEIDop.versieInformatie"/>
  </office:meta>
</office:document-meta>
</file>