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zij-/achterkant van de woning, Carl Zellerhof 20 te Utrecht,  HZ_WABO-23-28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l Zellerhof 20 te Utrecht</text:p>
            <text:p text:style-name="common-al">HZ_WABO-23-28677</text:p>
            <text:p text:style-name="common-al">Toelichting: het bouwen van een aanbouw aan de zij-/achterkant van de woning</text:p>
            <text:p text:style-name="common-al">Datum besluit: 5 december 2023</text:p>
            <text:p text:style-name="common-al">Startdatum bezwaartermijn: 8 december 2023</text:p>
            <text:p text:style-name="common-al">Besluit: Van rechtswege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6205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205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205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zij-/achterkant van de woning, Carl Zellerhof 20 te Utrecht,  HZ_WABO-23-28677</meta:user-defined>
    <meta:user-defined meta:name="DCTERMS.W3CDTF/DCTERMS.available">2023-12-11</meta:user-defined>
    <meta:user-defined meta:name="DCTERMS.W3CDTF/OVERHEIDop.jaargang">2023</meta:user-defined>
    <meta:user-defined meta:name="OVERHEIDop.externeBijlage">Publiceerbaar-A|exb-2023-57966</meta:user-defined>
    <meta:user-defined meta:name="OVERHEIDop.externeBijlage">Besluit omgevingsvergunning publiceerbaar|exb-2023-57967</meta:user-defined>
    <meta:user-defined meta:name="OVERHEIDop.publicationIssue">526205</meta:user-defined>
    <meta:user-defined meta:name="OVERHEIDop.GmbID/DC.identifier">gmb-2023-526205</meta:user-defined>
    <meta:user-defined meta:name="OVERHEIDop.versieInformatie"/>
  </office:meta>
</office:document-meta>
</file>