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Schrevenboslaan kavel 12  te De Meern,  HZ_WABO-23-35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evenboslaan kavel 12  te De Meern</text:p>
            <text:p text:style-name="common-al">HZ_WABO-23-35269</text:p>
            <text:p text:style-name="common-al">Toelichting: het bouwen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6167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167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167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woning, Schrevenboslaan kavel 12  te De Meern,  HZ_WABO-23-35269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6167</meta:user-defined>
    <meta:user-defined meta:name="OVERHEIDop.GmbID/DC.identifier">gmb-2023-526167</meta:user-defined>
    <meta:user-defined meta:name="OVERHEIDop.versieInformatie"/>
  </office:meta>
</office:document-meta>
</file>