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STIGEN VAN EEN LOGIESRUIMTE IN EEN WONING, WOLVEGASTERWEG 5 OUDESCHOO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stigen van een logiesruimte in een woning op het perceel Wolvegasterweg 5 te Oudeschoot  (06-12-2023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25753</text:span><text:line-break/><text:date style:data-style-name="dag" text:fixed="true" text:date-value="2023-12-08"/><text:line-break/><text:date style:data-style-name="jaar" text:fixed="true" text:date-value="2023-1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5753</text:span><text:date style:data-style-name="nicedate" text:fixed="true" text:date-value="2023-1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5753</text:span><text:date style:data-style-name="nicedate" text:fixed="true" text:date-value="2023-1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STIGEN VAN EEN LOGIESRUIMTE IN EEN WONING, WOLVEGASTERWEG 5 OUDESCHOOT</meta:user-defined>
    <meta:user-defined meta:name="DCTERMS.W3CDTF/DCTERMS.available">2023-12-08</meta:user-defined>
    <meta:user-defined meta:name="DCTERMS.W3CDTF/OVERHEIDop.jaargang">2023</meta:user-defined>
    <meta:user-defined meta:name="OVERHEIDop.publicationIssue">525753</meta:user-defined>
    <meta:user-defined meta:name="OVERHEIDop.GmbID/DC.identifier">gmb-2023-525753</meta:user-defined>
    <meta:user-defined meta:name="OVERHEIDop.versieInformatie"/>
  </office:meta>
</office:document-meta>
</file>