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TIJDELIJK GEBRUIK OPENBARE RUIMTE, PRINSES MARIJKELAAN NABIJ NUMMERS 9 EN 10 ORANJEWOUD</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eerenveen hebben vergunning verleend voor het tijdelijk gebruik openbare ruimte op het perceel Prinses Marijkelaan nabij nummers 9 en 10 te Oranjewoud (06 december 2023).</text:p>
            <text:p text:style-name="common-al"/>
            <text:p text:style-name="common-al">
            <text:span text:style-name="nadrukvet">Rechtsbescherming </text:span>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tussenkopcur">Verzoek om een voorlopige voorziening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style-name="common-al"/>
            <text:p text:style-name="common-al"/>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525312</text:span><text:line-break/><text:date style:data-style-name="dag" text:fixed="true" text:date-value="2023-12-08"/><text:line-break/><text:date style:data-style-name="jaar" text:fixed="true" text:date-value="2023-12-0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25312</text:span><text:date style:data-style-name="nicedate" text:fixed="true" text:date-value="2023-12-0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25312</text:span><text:date style:data-style-name="nicedate" text:fixed="true" text:date-value="2023-12-0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14/xml/MC-DRP-OmgevingsvergunningAfhandeling-Web-ZM.xml</meta:user-defined>
    <meta:user-defined meta:name="OVERHEID.Gemeente/DC.creator">Heerenveen</meta:user-defined>
    <meta:user-defined meta:name="OVERHEIDop.Rubriek/DC.type">omgevingsvergunning</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Punt</meta:user-defined>
    <meta:user-defined meta:name="DC.title">VERLENING OMGEVINGSVERGUNNING, TIJDELIJK GEBRUIK OPENBARE RUIMTE, PRINSES MARIJKELAAN NABIJ NUMMERS 9 EN 10 ORANJEWOUD</meta:user-defined>
    <meta:user-defined meta:name="DCTERMS.W3CDTF/DCTERMS.available">2023-12-08</meta:user-defined>
    <meta:user-defined meta:name="DCTERMS.W3CDTF/OVERHEIDop.jaargang">2023</meta:user-defined>
    <meta:user-defined meta:name="OVERHEIDop.publicationIssue">525312</meta:user-defined>
    <meta:user-defined meta:name="OVERHEIDop.GmbID/DC.identifier">gmb-2023-525312</meta:user-defined>
    <meta:user-defined meta:name="OVERHEIDop.versieInformatie"/>
  </office:meta>
</office:document-meta>
</file>