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Florakadei5b2766bd-ea4c-463c-9037-52fa3a54afc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standplaats voor deelauto’s Florakade - Groningen</text:p>
      <text:section text:name="regeling_id1-3-2" text:style-name="regeling">
        <text:section text:name="aanhef_id1-3-2-1" text:style-name="aanhef">
          <text:section text:name="context_id1-3-2-1-1" text:style-name="context">
            <text:p text:style-name="context.al">Kenmerk: 9803808</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Greenwheels heeft ons verzocht een vaste standplaats in te richten voor een deelauto aan de Florakade. De gemeente Groningen wil het autodelen stimuleren. Dit stelde de raad vast in de Mobiliteitsvisie ‘Groningen Goed op weg 2021’, de parkeervisie ‘Ruimte voor de straat 2018-2025’ en het Uitvoeringsprogramma Deelmobiliteit 2021. </text:p>
            <text:p text:style-name="considerans.al">Autodelen dringt het autobezit terug en maakt automobiliteit mogelijk voor hen die zich geen eigen auto kunnen of willen permitteren. Hierdoor zijn er op termijn minder parkeerplaatsen nodig omdat</text:p>
            <text:p text:style-name="considerans.al">meerdere huishoudens dezelfde auto kunnen gebruiken. Ook gaan gebruikers van deelauto’s vaak bewuster om met hun reisgedrag. De door het autoverkeer veroorzaakte overlast, evenals de gevolgen</text:p>
            <text:p text:style-name="considerans.al">hiervan voor het milieu, wordt door auto’s te delen beperkt.</text:p>
            <text:p text:style-name="considerans.al">De effectiviteit van een deelauto-concept neemt toe als de beschikbaarheid en het gemak voor de gebruikers zo optimaal mogelijk is. Zichtbaarheid van deelauto’s nodigt aspirantgebruikers uit om zich aan te sluiten bij het concept. Een vaste standplaats, dichtbij de doelgroep, draagt daaraan bij.</text:p>
            <text:p text:style-name="considerans.al"/>
            <text:p text:style-name="considerans.al">Gelet op artikel 2 van de Wegenverkeerswet, strekt de maatregel tot:</text:p>
            <text:p text:style-name="considerans.al">- Lid 1 sub c: het in stand houden van de weg en het waarborgen van de bruikbaarheid daarvan;</text:p>
            <text:p text:style-name="considerans.al">- Lid 3 sub a: het bevorderen van een doelmatig of zuinig energiegebruik. </text:p>
            <text:p text:style-name="considerans.al"/>
            <text:p text:style-name="considerans.al">Gelet op artikel 2 van de Wegenverkeerswet zijn mogelijk lid 1 sub c (het in stand houden van de weg en het waarborgen van de bruikbaarheid daarvan) en sub d (het zoveel mogelijk waarborgen van de vrijheid van het verkeer) in het geding. Het parkeervak die wordt aangewezen als standplaats voor deelauto’s kan alleen nog gebruikt worden door deelauto’s van de betreffende deelauto-aanbieder. Overige voertuigen kunnen geen gebruik meer maken van dit parkeervak. We vinden het echter van groot belang dat de gebruikers van deelauto’s een vaste standplaats dicht bij de doelgroep hebben en zo bij te dragen aan de duurzaamheidsdoelen die in ons beleid worden gesteld. Daarom achten wij de doelen die dit besluit dienen van groter belang dan de doelen die mogelijk in het geding zijn.</text:p>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 tot het plaatsen van bord E8 uit bijlage 1 van het RVV 1990 met daarop de tekst ‘autodelen’ (bordnummer E8r) met een onderbord ((conform artikel 8 BABW) met daarop de tekst ‘alleen voor’ en het logo van de betreffende deelauto-exploitant en daaronder een pijl wijzend naar rechtsonder aan de noordoostzijde van de Florakade ter plaatse van nummer 416.</text:p>
            <text:p text:style-name="common-al"/>
            <text:p text:style-name="common-al">Situatieschets:</text:p>
            <text:p text:style-name="common-al">
            <draw:frame><draw:text-box><text:section text:name="plaatje_id1-3-2-2-1-4-1" text:style-name="plaatje">
              <text:p text:style-name="illustratie_id1-3-2-2-1-4-1-1"><draw:frame draw:style-name="illustratie_id1-3-2-2-1-4-1-1" text:anchor-type="paragraph" svg:width="145mm" svg:height="105mm"><draw:image xlink:href="Pictures/situatieschets-Florakadei5b2766bd-ea4c-463c-9037-52fa3a54afc5.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bezwaarschrift_al">
          <text:span text:style-name="nadrukcur">Bezwaar</text:span>
        </text:p>
          <text:p text:style-name="bezwaarschrift_al">Als u het niet eens bent met dit besluit, dan kunt u daar schriftelijk bezwaar tegen maken. Hoe dit moet, kunt u lezen op gemeente.groningen.nl/bezwaar-maken. Als u dit wilt, kunt u de informatie van de website ook schriftelijk ontvangen. Belt u dan met de afdeling Juridische Zaken, telefoon 050 367 74 83. </text:p>
          <text:p text:style-name="bezwaarschrift_al"/>
          <text:p text:style-name="bezwaarschrift_al">Vermeld in uw bezwaarschrift in elk geval:</text:p>
          <text:p text:style-name="bezwaarschrift_al">- uw naam, adres en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Stuur uw bezwaarschrift naar:</text:p>
          <text:p text:style-name="bezwaarschrift_al">college van burgemeester en wethouders</text:p>
          <text:p text:style-name="bezwaarschrift_al">Postbus 30026</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concerndirecteur Groningen,</text:p>
          <text:p text:style-name="bezwaarschrift_al">namens deze,</text:p>
          <text:p text:style-name="bezwaarschrift_al"/>
          <text:p text:style-name="bezwaarschrift_al"/>
          <text:p text:style-name="bezwaarschrift_al">E.A. Tollenaar</text:p>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524795</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795</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795</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aanwijzen standplaats voor deelauto’s - Florakade - Gro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803808</meta:user-defined>
    <meta:user-defined meta:name="DCTERMS.abstract">Verkeersbesluit aanwijzen standplaats voor deelauto’s Florakade - Groningen</meta:user-defined>
    <meta:user-defined meta:name="OVERHEIDop.verkeersbordcode">E8</meta:user-defined>
    <dc:language>nl</dc:language>
    <meta:user-defined meta:name="OVERHEIDop.locatietype/OVERHEIDop.gebiedsmarkering">Punt</meta:user-defined>
    <meta:user-defined meta:name="DC.title">Verkeersbesluit aanwijzen standplaats voor deelauto’s Florakade - Groningen</meta:user-defined>
    <meta:user-defined meta:name="DCTERMS.W3CDTF/DCTERMS.available">2023-12-08</meta:user-defined>
    <meta:user-defined meta:name="DCTERMS.W3CDTF/OVERHEIDop.jaargang">2023</meta:user-defined>
    <meta:user-defined meta:name="OVERHEIDop.publicationIssue">524795</meta:user-defined>
    <meta:user-defined meta:name="OVERHEIDop.GmbID/DC.identifier">gmb-2023-524795</meta:user-defined>
    <meta:user-defined meta:name="OVERHEIDop.versieInformatie"/>
  </office:meta>
</office:document-meta>
</file>