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lozen buiten inrichtingen Herestraat 2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Besluit lozen buiten inrichtingen </text:span>
          </text:p>
            <text:p text:style-name="common-al">Herestraat 2 te Burum, het installeren van een gesloten bodemenergie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4516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516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516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365</meta:user-defined>
    <dc:language>nl</dc:language>
    <meta:user-defined meta:name="OVERHEIDop.locatietype/OVERHEIDop.gebiedsmarkering">Adres</meta:user-defined>
    <meta:user-defined meta:name="DC.title">Melding Besluit lozen buiten inrichtingen Herestraat 2 te Burum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4516</meta:user-defined>
    <meta:user-defined meta:name="OVERHEIDop.GmbID/DC.identifier">gmb-2023-524516</meta:user-defined>
    <meta:user-defined meta:name="OVERHEIDop.versieInformatie"/>
  </office:meta>
</office:document-meta>
</file>