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bouwen van 6 woningen - Marum sectie C 10468, C 10469, C 10470, C 10471, C 10472 en C 10473 </text:p>
      <text:section text:name="zakelijke-mededeling_id1-3-2" text:style-name="zakelijke-mededeling">
        <text:section text:name="zakelijke-mededeling-tekst_id1-3-2-1" text:style-name="zakelijke-mededeling-tekst">
          <text:section text:name="tekst_id1-3-2-1-1" text:style-name="tekst">
            <text:p text:style-name="common-al">Op 05 december 2023 heeft de gemeente Westerkwartier een aanvraag ontvangen voor het bouwen van 6 woningen op locatie Marum sectie C 10468, C 10469, C 10470, </text:p>
            <text:p text:style-name="common-al">C 10471, C 10472 en C 10473. De aanvraag is geregistreerd onder zaaknummer 2023004181. De aanvraag betreft:</text:p>
            <text:p text:style-name="common-al">
            
          </text:p>
            <text:list text:style-name="id1-3-2-1-1-4">
              <text:list-item text:style-override="id1-3-2-1-1-4-1">
                <text:number>•</text:number>
                <text:p text:style-name="al">Bouwen</text:p>
              </text:list-item>
              <text:list-item text:style-override="id1-3-2-1-1-4-2">
                <text:number>•</text:number>
                <text:p text:style-name="al">In- Of Uitrit</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23875</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875</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3875</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2023004181</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Ontvangst aanvraag: Omgevingsvergunning (regulier) voor het bouwen van 6 woningen - Marum sectie C 10468, C 10469, C 10470, C 10471, C 10472 en C 10473</meta:user-defined>
    <meta:user-defined meta:name="DCTERMS.W3CDTF/DCTERMS.available">2023-12-08</meta:user-defined>
    <meta:user-defined meta:name="DCTERMS.W3CDTF/OVERHEIDop.jaargang">2023</meta:user-defined>
    <meta:user-defined meta:name="OVERHEIDop.publicationIssue">523875</meta:user-defined>
    <meta:user-defined meta:name="OVERHEIDop.GmbID/DC.identifier">gmb-2023-523875</meta:user-defined>
    <meta:user-defined meta:name="OVERHEIDop.versieInformatie"/>
  </office:meta>
</office:document-meta>
</file>