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aan de voorkant van een woning, Laan van Minsweerd 129 te Utrecht,  HZ_WABO-22-4420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aan van Minsweerd 129 te Utrecht</text:p>
            <text:p text:style-name="common-al">HZ_WABO-22-44206</text:p>
            <text:p text:style-name="common-al">Toelichting: het bouwen van een dakkapel aan de voorkant van een woning</text:p>
            <text:p text:style-name="common-al">Datum besluit: 2 februari 2023</text:p>
            <text:p text:style-name="common-al">Startdatum bezwaartermijn: 3 februar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52379</text:span><text:line-break/><text:date style:data-style-name="dag" text:fixed="true" text:date-value="2023-02-07"/><text:line-break/><text:date style:data-style-name="jaar" text:fixed="true" text:date-value="2023-02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379</text:span><text:date style:data-style-name="nicedate" text:fixed="true" text:date-value="2023-02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379</text:span><text:date style:data-style-name="nicedate" text:fixed="true" text:date-value="2023-02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aan de voorkant van een woning, Laan van Minsweerd 129 te Utrecht,  HZ_WABO-22-44206</meta:user-defined>
    <meta:user-defined meta:name="DCTERMS.W3CDTF/DCTERMS.available">2023-02-07</meta:user-defined>
    <meta:user-defined meta:name="DCTERMS.W3CDTF/OVERHEIDop.jaargang">2023</meta:user-defined>
    <meta:user-defined meta:name="OVERHEIDop.externeBijlage">Publiceerbaar-A|exb-2023-5833</meta:user-defined>
    <meta:user-defined meta:name="OVERHEIDop.externeBijlage">Besluit omgevingsvergunning publiceerbaar|exb-2023-5834</meta:user-defined>
    <meta:user-defined meta:name="OVERHEIDop.publicationIssue">52379</meta:user-defined>
    <meta:user-defined meta:name="OVERHEIDop.GmbID/DC.identifier">gmb-2023-52379</meta:user-defined>
    <meta:user-defined meta:name="OVERHEIDop.versieInformatie"/>
  </office:meta>
</office:document-meta>
</file>