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Ontwerp-omgevingsvergunning (uitgebreide procedure), het bouwen van een kapschuur en een bedrijfsloods, Kloosterlaan 81, Burg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loosterlaan 81, Burgum</text:p>
            <text:p text:style-name="common-al">Olo: 7574341</text:p>
            <text:p text:style-name="common-al">het bouwen van een kapschuur en een bedrijfsloods</text:p>
            <text:p text:style-name="common-al">Datum ontvangst: 08 februari 2023</text:p>
            <text:p text:style-name="common-al">Datum Verzonden: 12 december 2023</text:p>
            <text:p text:style-name="common-al">Vanaf 13 december 2023 liggen de ontwerp-omgevingsvergunning 6 weken ter inzage. Wil u de stukken inzien? Dan vragen wij u om eerst telefonisch contact op te nemen via het telefoonnummer 14 0511. </text:p>
            <text:p text:style-name="common-al">
            <text:span text:style-name="nadrukondlijn">Zienswijzen</text:span>
          </text:p>
            <text:p text:style-name="common-al">Tot en met 24 januari 2024 kunt u uw ziens­wijze kenbaar maken. U kunt een brief of e-mail sturen of een afspraak maken voor een mondelinge zienswijze. Uw brief of e-mail moet voorzien zijn van uw naam, adres en woonplaats en een motivering van uw zienswijze. </text:p>
            <text:p text:style-name="common-al">Brief: Een zienswijze per brief kunt u sturen naar de gemeente Tytsjerksteradiel, Postbus 3; 9250 AA BURGUM.</text:p>
            <text:p text:style-name="common-al">E-mail: Een zienswijze per e-mail kunt u mailen naar   gemeente@t-diel.nl</text:p>
            <text:p text:style-name="common-al">Mondeling: Voor het indienen van een mondelinge zienswijze kunt u een afspraak  </text:p>
            <text:p text:style-name="common-al"> maken binnen de termijn van inzag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523252</text:span><text:line-break/><text:date style:data-style-name="dag" text:fixed="true" text:date-value="2023-12-13"/><text:line-break/><text:date style:data-style-name="jaar" text:fixed="true" text:date-value="2023-1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3252</text:span><text:date style:data-style-name="nicedate" text:fixed="true" text:date-value="2023-1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3252</text:span><text:date style:data-style-name="nicedate" text:fixed="true" text:date-value="2023-1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5/xml/MC-DRP-OmgevingsvergunningAanvraag-Web-ZM.xml</meta:user-defined>
    <meta:user-defined meta:name="OVERHEID.Gemeente/DC.creator">Tytsjerksterad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Tytsjerksteradiel - Ontwerp-omgevingsvergunning (uitgebreide procedure), het bouwen van een kapschuur en een bedrijfsloods, Kloosterlaan 81, Burgum</meta:user-defined>
    <meta:user-defined meta:name="DCTERMS.W3CDTF/DCTERMS.available">2023-12-13</meta:user-defined>
    <meta:user-defined meta:name="DCTERMS.W3CDTF/OVERHEIDop.jaargang">2023</meta:user-defined>
    <meta:user-defined meta:name="OVERHEIDop.publicationIssue">523252</meta:user-defined>
    <meta:user-defined meta:name="OVERHEIDop.GmbID/DC.identifier">gmb-2023-523252</meta:user-defined>
    <meta:user-defined meta:name="OVERHEIDop.versieInformatie"/>
  </office:meta>
</office:document-meta>
</file>