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en plaatsen 2-laags woonark met drijvend terras, Almelose Kanaal 105 8012BX Zwolle [Zaaknummer 0193ESUITE211373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2113732023</text:p>
            <text:p text:style-name="common-al">
            <text:span text:style-name="nadrukvet">Verzenddatum besluit:</text:span> 05-12-2023</text:p>
            <text:p text:style-name="common-al">
            <text:span text:style-name="nadrukvet">Locatie:</text:span> Almelose Kanaal 105 8012BX Zwolle</text:p>
            <text:p text:style-name="common-al">
            <text:span text:style-name="nadrukvet">Projectomschrijving:</text:span> het bouwen en plaatsen van een 2 laags woonark met een drijvend terras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523183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183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183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2113732023</meta:user-defined>
    <meta:user-defined meta:name="DCTERMS.abstract">het bouwen en plaatsen van een 2 laags woonark met een drijvend terras</meta:user-defined>
    <dc:language>nl</dc:language>
    <meta:user-defined meta:name="OVERHEIDop.locatietype/OVERHEIDop.gebiedsmarkering">Punt</meta:user-defined>
    <meta:user-defined meta:name="DC.title">Kennisgeving Verlenging beslistermijn aanvraag omgevingsvergunning, bouw en plaatsen 2-laags woonark met drijvend terras, Almelose Kanaal 105 8012BX Zwolle [Zaaknummer 0193ESUITE2113732023]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3183</meta:user-defined>
    <meta:user-defined meta:name="OVERHEIDop.GmbID/DC.identifier">gmb-2023-523183</meta:user-defined>
    <meta:user-defined meta:name="OVERHEIDop.versieInformatie"/>
  </office:meta>
</office:document-meta>
</file>