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een bestaande woning, Van Eysingalaan 10 te Utrecht,  HZ_WABO-23-3244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Eysingalaan 10 te Utrecht</text:p>
            <text:p text:style-name="common-al">HZ_WABO-23-32447</text:p>
            <text:p text:style-name="common-al">Toelichting: het bouwen van een dakopbouw op een bestaande woning</text:p>
            <text:p text:style-name="common-al">Datum besluit: 1 december 2023</text:p>
            <text:p text:style-name="common-al">Startdatum bezwaartermijn: 5 dec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22861</text:span><text:line-break/><text:date style:data-style-name="dag" text:fixed="true" text:date-value="2023-12-07"/><text:line-break/><text:date style:data-style-name="jaar" text:fixed="true" text:date-value="2023-1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2861</text:span><text:date style:data-style-name="nicedate" text:fixed="true" text:date-value="2023-1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2861</text:span><text:date style:data-style-name="nicedate" text:fixed="true" text:date-value="2023-1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een bestaande woning, Van Eysingalaan 10 te Utrecht,  HZ_WABO-23-32447</meta:user-defined>
    <meta:user-defined meta:name="DCTERMS.W3CDTF/DCTERMS.available">2023-12-07</meta:user-defined>
    <meta:user-defined meta:name="DCTERMS.W3CDTF/OVERHEIDop.jaargang">2023</meta:user-defined>
    <meta:user-defined meta:name="OVERHEIDop.externeBijlage">Besluit omgevingsvergunning publiceerbaar|exb-2023-57564</meta:user-defined>
    <meta:user-defined meta:name="OVERHEIDop.externeBijlage">Aanvraagdocument publiceerbaar-A|exb-2023-57565</meta:user-defined>
    <meta:user-defined meta:name="OVERHEIDop.publicationIssue">522861</meta:user-defined>
    <meta:user-defined meta:name="OVERHEIDop.GmbID/DC.identifier">gmb-2023-522861</meta:user-defined>
    <meta:user-defined meta:name="OVERHEIDop.versieInformatie"/>
  </office:meta>
</office:document-meta>
</file>