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derde bouwlaag (dakopbouw), Noordzeestraat 9 te Utrecht,  HZ_WABO-23-3462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oordzeestraat 9 te Utrecht</text:p>
            <text:p text:style-name="common-al">HZ_WABO-23-34621</text:p>
            <text:p text:style-name="common-al">Toelichting: het bouwen van derde bouwlaag (dakopbouw)</text:p>
            <text:p text:style-name="common-al">Datum besluit: 1 december 2023</text:p>
            <text:p text:style-name="common-al">Startdatum bezwaartermijn: 5 dec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22824</text:span><text:line-break/><text:date style:data-style-name="dag" text:fixed="true" text:date-value="2023-12-07"/><text:line-break/><text:date style:data-style-name="jaar" text:fixed="true" text:date-value="2023-1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2824</text:span><text:date style:data-style-name="nicedate" text:fixed="true" text:date-value="2023-1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2824</text:span><text:date style:data-style-name="nicedate" text:fixed="true" text:date-value="2023-1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derde bouwlaag (dakopbouw), Noordzeestraat 9 te Utrecht,  HZ_WABO-23-34621</meta:user-defined>
    <meta:user-defined meta:name="DCTERMS.W3CDTF/DCTERMS.available">2023-12-07</meta:user-defined>
    <meta:user-defined meta:name="DCTERMS.W3CDTF/OVERHEIDop.jaargang">2023</meta:user-defined>
    <meta:user-defined meta:name="OVERHEIDop.externeBijlage">Publiceerbaar-A|exb-2023-57556</meta:user-defined>
    <meta:user-defined meta:name="OVERHEIDop.externeBijlage">Besluit omgevingsvergunning publiceerbaar|exb-2023-57557</meta:user-defined>
    <meta:user-defined meta:name="OVERHEIDop.publicationIssue">522824</meta:user-defined>
    <meta:user-defined meta:name="OVERHEIDop.GmbID/DC.identifier">gmb-2023-522824</meta:user-defined>
    <meta:user-defined meta:name="OVERHEIDop.versieInformatie"/>
  </office:meta>
</office:document-meta>
</file>