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eerste verdieping aan de achterzijde van de woning, Loevenhoutsedijk 72 te Utrecht, HZ_WABO-23-397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evenhoutsedijk 72 te Utrecht</text:span>
          </text:p>
            <text:p text:style-name="common-al">HZ_WABO-23-39789</text:p>
            <text:p text:style-name="common-al">Toelichting: het bouwen van een dakterras op de eerste verdieping aan de achterzijde van de woning</text:p>
            <text:p text:style-name="common-al">Datum ontvangst aanvraag: 3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2687</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2687</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2687</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de eerste verdieping aan de achterzijde van de woning, Loevenhoutsedijk 72 te Utrecht, HZ_WABO-23-39789</meta:user-defined>
    <meta:user-defined meta:name="DCTERMS.W3CDTF/DCTERMS.available">2023-12-07</meta:user-defined>
    <meta:user-defined meta:name="DCTERMS.W3CDTF/OVERHEIDop.jaargang">2023</meta:user-defined>
    <meta:user-defined meta:name="OVERHEIDop.externeBijlage">Publiceerbaar-A|exb-2023-57530</meta:user-defined>
    <meta:user-defined meta:name="OVERHEIDop.publicationIssue">522687</meta:user-defined>
    <meta:user-defined meta:name="OVERHEIDop.GmbID/DC.identifier">gmb-2023-522687</meta:user-defined>
    <meta:user-defined meta:name="OVERHEIDop.versieInformatie"/>
  </office:meta>
</office:document-meta>
</file>