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- INGEKOMEN AANVRAAG OMGEVINGSVERGUNNING BOUWEN –STATIONSSTRAAT 31 VUG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Burgemeester en wethouders van Vught maken bekend, dat zij in de afgelopen periode onderstaande aanvraag voor een omgevingsvergunning hebben ontvangen: </text:p>
            <text:p text:style-name="common-al"/>
            <text:p text:style-name="last-al">-Stationsstraat 31 Vught, plaatsen van een gaskoeler, Z23-270903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522448</text:span><text:line-break/><text:date style:data-style-name="dag" text:fixed="true" text:date-value="2023-12-13"/><text:line-break/><text:date style:data-style-name="jaar" text:fixed="true" text:date-value="2023-12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2448</text:span><text:date style:data-style-name="nicedate" text:fixed="true" text:date-value="2023-12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2448</text:span><text:date style:data-style-name="nicedate" text:fixed="true" text:date-value="2023-12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5/xml/MC-DRP-OmgevingsvergunningAanvraa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- INGEKOMEN AANVRAAG OMGEVINGSVERGUNNING BOUWEN –STATIONSSTRAAT 31 VUGHT</meta:user-defined>
    <meta:user-defined meta:name="DCTERMS.W3CDTF/DCTERMS.available">2023-12-13</meta:user-defined>
    <meta:user-defined meta:name="DCTERMS.W3CDTF/OVERHEIDop.jaargang">2023</meta:user-defined>
    <meta:user-defined meta:name="OVERHEIDop.publicationIssue">522448</meta:user-defined>
    <meta:user-defined meta:name="OVERHEIDop.GmbID/DC.identifier">gmb-2023-522448</meta:user-defined>
    <meta:user-defined meta:name="OVERHEIDop.versieInformatie"/>
  </office:meta>
</office:document-meta>
</file>