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00593306i8d66e064-0166-4bcb-a396-1b03f13449d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5">
      <text:list-level-style-bullet text:bullet-char="•" text:level="1">
        <style:list-level-properties text:min-label-width="10mm"/>
      </text:list-level-style-bullet>
    </text:list-style>
    <text:list-style style:name="id1-3-2-2-1-35-1">
      <text:list-level-style-bullet text:bullet-char="•" text:level="1">
        <style:list-level-properties text:min-label-width="10mm"/>
      </text:list-level-style-bullet>
    </text:list-style>
    <text:list-style style:name="id1-3-2-2-1-35-2">
      <text:list-level-style-bullet text:bullet-char="•" text:level="1">
        <style:list-level-properties text:min-label-width="10mm"/>
      </text:list-level-style-bullet>
    </text:list-style>
    <text:list-style style:name="id1-3-2-2-1-35-3">
      <text:list-level-style-bullet text:bullet-char="•" text:level="1">
        <style:list-level-properties text:min-label-width="10mm"/>
      </text:list-level-style-bullet>
    </text:list-style>
    <text:list-style style:name="id1-3-2-2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Nieuw-West, verkeersbesluit Johan van Kuyckstraat hoek Jan Zijvertszstraat opheffen gehandicaptenparkeerplaats kenteken N-283-GZ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Johan van Kuyckstraat hoek Jan Zijvertszstraat met kenteken N-283-GZ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Johan van Kuyckstraat hoek Jan Zijvertszstraat (parkeervaknummer 115350488057) met kenteken N-283-GZ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35mm" svg:height="75.19999999999999mm"><draw:image xlink:href="Pictures/Afbeelding1600593306i8d66e064-0166-4bcb-a396-1b03f13449da.png" xlink:type="simple"/></draw:frame></text:p>
            </text:section></draw:text-box></draw:frame>
          </text:p>
            <text:p text:style-name="common-al">Amsterdam, 13 december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5">
              <text:list-item text:style-override="id1-3-2-2-1-35-1">
                <text:number>•</text:number>
                <text:p text:style-name="al">uw naam, adres en telefoonnummer;</text:p>
              </text:list-item>
              <text:list-item text:style-override="id1-3-2-2-1-35-2">
                <text:number>•</text:number>
                <text:p text:style-name="al">de datum waarop u het bezwaarschrift schrijft en uw handtekening;</text:p>
              </text:list-item>
              <text:list-item text:style-override="id1-3-2-2-1-35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5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2394</text:span><text:line-break/><text:date style:data-style-name="dag" text:fixed="true" text:date-value="2023-12-15"/><text:line-break/><text:date style:data-style-name="jaar" text:fixed="true" text:date-value="2023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394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394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0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Johan van Kuyckstraat hoek Jan Zijvertszstraat opheffen gehandicaptenparkeerplaats kenteken N-283-GZ - Johan van Kuyckstraat hoek Jan Zijvertsz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Johan van Kuyckstraat hoek Jan Zijvertszstraat opheffen gehandicaptenparkeerplaats kenteken N-283-GZ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ieuw-West, verkeersbesluit Johan van Kuyckstraat hoek Jan Zijvertszstraat opheffen gehandicaptenparkeerplaats kenteken N-283-GZ</meta:user-defined>
    <meta:user-defined meta:name="DCTERMS.W3CDTF/DCTERMS.available">2023-12-15</meta:user-defined>
    <meta:user-defined meta:name="DCTERMS.W3CDTF/OVERHEIDop.jaargang">2023</meta:user-defined>
    <meta:user-defined meta:name="OVERHEIDop.publicationIssue">522394</meta:user-defined>
    <meta:user-defined meta:name="OVERHEIDop.GmbID/DC.identifier">gmb-2023-522394</meta:user-defined>
    <meta:user-defined meta:name="OVERHEIDop.versieInformatie"/>
  </office:meta>
</office:document-meta>
</file>