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groten van de tweede verdieping door het bouwen van een dakopbouw, Oldenburgerhof 3 te Utrecht,  HZ_WABO-22-431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ldenburgerhof 3 te Utrecht</text:p>
            <text:p text:style-name="common-al">HZ_WABO-22-43186</text:p>
            <text:p text:style-name="common-al">Toelichting: het vergroten van de tweede verdieping door het bouwen van een dakopbouw</text:p>
            <text:p text:style-name="common-al">Datum besluit: 2 februari 2023</text:p>
            <text:p text:style-name="common-al">Startdatum bezwaartermijn: 3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184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84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184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groten van de tweede verdieping door het bouwen van een dakopbouw, Oldenburgerhof 3 te Utrecht,  HZ_WABO-22-43186</meta:user-defined>
    <meta:user-defined meta:name="DCTERMS.W3CDTF/DCTERMS.available">2023-02-07</meta:user-defined>
    <meta:user-defined meta:name="DCTERMS.W3CDTF/OVERHEIDop.jaargang">2023</meta:user-defined>
    <meta:user-defined meta:name="OVERHEIDop.externeBijlage">Publiceerbaar-A|exb-2023-5815</meta:user-defined>
    <meta:user-defined meta:name="OVERHEIDop.externeBijlage">Besluit omgevingsvergunning publiceerbaar|exb-2023-5816</meta:user-defined>
    <meta:user-defined meta:name="OVERHEIDop.publicationIssue">52184</meta:user-defined>
    <meta:user-defined meta:name="OVERHEIDop.GmbID/DC.identifier">gmb-2023-52184</meta:user-defined>
    <meta:user-defined meta:name="OVERHEIDop.versieInformatie"/>
  </office:meta>
</office:document-meta>
</file>