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iendendreef ong. Goes - Aanvraag omgevingsvergunning voor het bouwen van een Tinyhouse Tiendendreef (kavel 5)</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4 december 2023 een aanvraag hebben ontvangen voor een omgevingsvergunning op de locatie Tiendendreef ong. Goes. De aanvraag is geregistreerd onder zaaknummer Z2023-00001762. De aanvraag betreft:</text:p>
            <text:p text:style-name="common-al">het bouwen van een Tinyhouse Tiendendreef (kavel 5)</text:p>
            <text:p text:style-name="common-al">
            <text:span text:style-name="nadrukvet">Procedure</text:span>
          </text:p>
            <text:p text:style-name="last-al">De aanvraag zal worden behandeld volgens de reguliere procedure. Nadat de aanvraag is beoordeeld neemt het college van burgemeester en wethouders een besluit. Dit gebeurt over het algemeen binnen acht weken na ontvangst van de aanvraag. Het college kan deze termijn één keer verlengen met maximaal zes weken. Het college kan de termijn ook opschorten als er aanvullende gegevens van de aanvrager nodig zijn. Voor meer informatie kunt u contact opnemen via vergunningen@goes.nl of telefoonnummer (0113) 249 700. Tegen een aanvraag kan geen bezwaar worden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521687</text:span><text:line-break/><text:date style:data-style-name="dag" text:fixed="true" text:date-value="2023-12-07"/><text:line-break/><text:date style:data-style-name="jaar" text:fixed="true" text:date-value="2023-1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1687</text:span><text:date style:data-style-name="nicedate" text:fixed="true" text:date-value="2023-1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1687</text:span><text:date style:data-style-name="nicedate" text:fixed="true" text:date-value="2023-1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2/xml/MC-DRP-OmgevingsvergunningAanvraa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00001762</meta:user-defined>
    <meta:user-defined meta:name="DCTERMS.abstract">Tiendendreef ong. Goes - Aanvraag omgevingsvergunning voor het bouwen van een Tinyhouse Tiendendreef (kavel 5)</meta:user-defined>
    <dc:language>nl</dc:language>
    <meta:user-defined meta:name="OVERHEIDop.locatietype/OVERHEIDop.gebiedsmarkering">Vlak</meta:user-defined>
    <meta:user-defined meta:name="DC.title">Tiendendreef ong. Goes - Aanvraag omgevingsvergunning voor het bouwen van een Tinyhouse Tiendendreef (kavel 5)</meta:user-defined>
    <meta:user-defined meta:name="DCTERMS.W3CDTF/DCTERMS.available">2023-12-07</meta:user-defined>
    <meta:user-defined meta:name="DCTERMS.W3CDTF/OVERHEIDop.jaargang">2023</meta:user-defined>
    <meta:user-defined meta:name="OVERHEIDop.publicationIssue">521687</meta:user-defined>
    <meta:user-defined meta:name="OVERHEIDop.GmbID/DC.identifier">gmb-2023-521687</meta:user-defined>
    <meta:user-defined meta:name="OVERHEIDop.versieInformatie"/>
  </office:meta>
</office:document-meta>
</file>