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uitgebreide procedure) voor het afwijken van het bestemmingsplan voor het uitvoeren van groot en detailhandelsactiviteiten in badkamer artikelen en bouwmaterialen op de locatie Heeswijk 40 en 42 B, 3417 GR Montfoort, kadastraal bekend als MFT01-C-963</text:p>
      <text:section text:name="zakelijke-mededeling_id1-3-2" text:style-name="zakelijke-mededeling">
        <text:section text:name="zakelijke-mededeling-tekst_id1-3-2-1" text:style-name="zakelijke-mededeling-tekst">
          <text:section text:name="tekst_id1-3-2-1-1" text:style-name="tekst">
            <text:p text:style-name="common-al">Referentienummer zaaksysteem: 246907 en Olo nummer: 8225943</text:p>
            <text:p text:style-name="common-al">Heeswijk 40 en 42 B, 3417 GR Montfoort, kadastraal bekend als MFT01-C-963</text:p>
            <text:p text:style-name="common-al">Datum ontvangst aanvraag: 29 november 2023</text:p>
            <text:p text:style-name="common-al">Waarom publiceert de gemeente dit bericht?</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De locatie van de activiteit kunt u vinden via de link naar ‘Informatie over publicatie’. </text:p>
            <text:p text:style-name="common-al">Wilt u een aanvraag omgevingsvergunning inzien? Dan kunt u mailen naar <text:a xlink:href="mailto:bouw@montfoort.nl" xlink:type="simple">bouw@montfoort.nl</text:a> of bellen naar tel. 0348 – 476 400 voor de digitale stukken.</text:p>
            <text:p text:style-name="common-al">Tegen een vergunningsaanvraag kan geen bezwaarschrift worden ingediend. Dat is pas mogelijk nadat er een besluit is genomen. Het verlenen van vergunningen wordt bekend gemaakt onder de rubriek “Verleende omgevingsvergunning”.</text:p>
            <text:p text:style-name="common-al">Montfoort, 4 december 2023</text:p>
            <text:p text:style-name="common-al">Burgemeester en wethouders van Montfoort, </text:p>
            <text:p text:style-name="common-al">De secretaris, M.H. van der Veer </text:p>
            <text:p text:style-name="last-al">De burgemeester, mr. P.J. van Hartskamp-de Jo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21125</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125</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125</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5/xml/MC-DRP-OmgevingsvergunningAanvraa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Aanvraag omgevingsvergunning (uitgebreide procedure) voor het afwijken van het bestemmingsplan voor het uitvoeren van groot en detailhandelsactiviteiten in badkamer artikelen en bouwmaterialen op de locatie Heeswijk 40 en 42 B, 3417 GR Montfoort, kadastraal bekend als MFT01-C-963</meta:user-defined>
    <meta:user-defined meta:name="DCTERMS.W3CDTF/DCTERMS.available">2023-12-06</meta:user-defined>
    <meta:user-defined meta:name="DCTERMS.W3CDTF/OVERHEIDop.jaargang">2023</meta:user-defined>
    <meta:user-defined meta:name="OVERHEIDop.publicationIssue">521125</meta:user-defined>
    <meta:user-defined meta:name="OVERHEIDop.GmbID/DC.identifier">gmb-2023-521125</meta:user-defined>
    <meta:user-defined meta:name="OVERHEIDop.versieInformatie"/>
  </office:meta>
</office:document-meta>
</file>