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bouwen van een drie-onder-een kapwoning, Rouveen Zuid, kavel 76, 77 en 78 Rouveen,  [SHT02AN00421]  Staphorst AN 421  </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Z/STH23/017683</text:p>
            <text:p text:style-name="common-al">
            <text:span text:style-name="nadrukvet">Ingekomen:</text:span> 01-12-2023</text:p>
            <text:p text:style-name="common-al">
            <text:span text:style-name="nadrukvet">Locatie:</text:span> Rouveen Zuid, kavel 76, 77 en 78 Rouveen,  [SHT02AN00421]  Staphorst AN 421  </text:p>
            <text:p text:style-name="common-al">
            <text:span text:style-name="nadrukvet">Projectomschrijving:</text:span> het bouwen van een drie-onder-een kapwoning</text:p>
            <text:p text:style-name="last-al"> De aanvraag is in te zien bij het Omgevingsloket (op afspraak). Deze bekendmaking is bedoeld als informatie over de nog te behandelen aanvraag. Eventuele bezwaren kunnen pas worden ingediend nadat over de plannen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520959</text:span><text:line-break/><text:date style:data-style-name="dag" text:fixed="true" text:date-value="2023-12-12"/><text:line-break/><text:date style:data-style-name="jaar" text:fixed="true" text:date-value="2023-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0959</text:span><text:date style:data-style-name="nicedate" text:fixed="true" text:date-value="2023-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0959</text:span><text:date style:data-style-name="nicedate" text:fixed="true" text:date-value="2023-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3/017683</meta:user-defined>
    <meta:user-defined meta:name="DCTERMS.abstract">het bouwen van een drie-onder-een kapwoning</meta:user-defined>
    <dc:language>nl</dc:language>
    <meta:user-defined meta:name="OVERHEIDop.locatietype/OVERHEIDop.gebiedsmarkering">Punt</meta:user-defined>
    <meta:user-defined meta:name="DC.title">Aanvraag omgevingsvergunning, het bouwen van een drie-onder-een kapwoning, Rouveen Zuid, kavel 76, 77 en 78 Rouveen,  [SHT02AN00421]  Staphorst AN 421</meta:user-defined>
    <meta:user-defined meta:name="DCTERMS.W3CDTF/DCTERMS.available">2023-12-12</meta:user-defined>
    <meta:user-defined meta:name="DCTERMS.W3CDTF/OVERHEIDop.jaargang">2023</meta:user-defined>
    <meta:user-defined meta:name="OVERHEIDop.publicationIssue">520959</meta:user-defined>
    <meta:user-defined meta:name="OVERHEIDop.GmbID/DC.identifier">gmb-2023-520959</meta:user-defined>
    <meta:user-defined meta:name="OVERHEIDop.versieInformatie"/>
  </office:meta>
</office:document-meta>
</file>