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Nota Grondbeleid 2023 vastgesteld</text:p>
      <text:section text:name="regeling_id1-3-2" text:style-name="regeling">
        <text:section text:name="aanhef_id1-3-2-1" text:style-name="aanhef">
          <text:section text:name="preambule_id1-3-2-1-1" text:style-name="preambule">
            <text:p text:style-name="al">Burgemeester en wethouders maken bekend dat de gemeenteraad van Heerenveen op 19 oktober 2023 de Nota Grondbeleid 2023 heeft vastgesteld. Het grondbeleid dient als instrument om het ruimtelijk beleid op een zo verantwoord mogelijke manier te realiseren. Deze Nota Grondbeleid 2023 schetst het gemeentelijk grondbeleid op hoofdlijnen.</text:p>
            <text:p text:style-name="al"/>
            <text:p text:style-name="al">De gemeente heeft gekozen voor een situationeel grondbeleid, wat betekent dat: </text:p>
            <text:p text:style-name="al">• De gemeente bepaalt welk specifiek beleid zij gerealiseerd wil zien; </text:p>
            <text:p text:style-name="al">• De gemeente bepaalt hoe de openbare ruimte wordt vormgegeven, met welke kwaliteitseisen; </text:p>
            <text:p text:style-name="al">• Bij meerdere mogelijke ontwikkellocaties kiest de gemeente locaties op basis van de beste overeenkomsten, rekening houdend met haar publiekrechtelijk bevoegdheden en middelen;</text:p>
            <text:p text:style-name="al"> • Rechtmatige kosten van grondexploitatie worden daadwerkelijk verhaald.</text:p>
            <text:p text:style-name="al"/>
            <text:p text:style-name="al">
            <text:span text:style-name="nadrukcur">Burgemeester en wethouders voornoemd</text:span>
          </text:p>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520871</text:span><text:line-break/><text:date style:data-style-name="dag" text:fixed="true" text:date-value="2023-12-06"/><text:line-break/><text:date style:data-style-name="jaar" text:fixed="true" text:date-value="2023-12-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0871</text:span><text:date style:data-style-name="nicedate" text:fixed="true" text:date-value="2023-12-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0871</text:span><text:date style:data-style-name="nicedate" text:fixed="true" text:date-value="2023-12-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13/xml/MC-DRP-OverigeInformatie-Web-CB.xml</meta:user-defined>
    <meta:user-defined meta:name="OVERHEID.Gemeente/DC.creator">Heerenveen</meta:user-defined>
    <meta:user-defined meta:name="OVERHEID.Informatietype/DC.type">officiële publicatie</meta:user-defined>
    <meta:user-defined meta:name="OVERHEIDop.Rubriek/DC.type">overige overheidsinformatie</meta:user-defined>
    <meta:user-defined meta:name="OVERHEID.Gemeente/OVERHEID.authority">Heerenveen</meta:user-defined>
    <meta:user-defined meta:name="OVERHEID.Gemeente/DCTERMS.publisher">Heerenveen</meta:user-defined>
    <meta:user-defined meta:name="OVERHEID.TaxonomieBeleidsagendaDecentraal/OVERHEID.category">Ruimte en infrastructuur | Organisatie en beleid</meta:user-defined>
    <dc:language>nl</dc:language>
    <meta:user-defined meta:name="OVERHEIDop.locatietype/OVERHEIDop.gebiedsmarkering">Gemeente</meta:user-defined>
    <meta:user-defined meta:name="DC.title">Nota Grondbeleid 2023 vastgesteld</meta:user-defined>
    <meta:user-defined meta:name="DCTERMS.W3CDTF/DCTERMS.available">2023-12-06</meta:user-defined>
    <meta:user-defined meta:name="OVERHEIDop.externeBijlage">Nota Grondbeleid 2023|exb-2023-57399</meta:user-defined>
    <meta:user-defined meta:name="DCTERMS.W3CDTF/OVERHEIDop.jaargang">2023</meta:user-defined>
    <meta:user-defined meta:name="OVERHEIDop.publicationIssue">520871</meta:user-defined>
    <meta:user-defined meta:name="OVERHEIDop.GmbID/DC.identifier">gmb-2023-520871</meta:user-defined>
    <meta:user-defined meta:name="OVERHEIDop.versieInformatie"/>
  </office:meta>
</office:document-meta>
</file>