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verdieping op de woning, Zuiderburcht 15 te Vleuten,  HZ_WABO-23-3520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uiderburcht 15 te Vleuten</text:p>
            <text:p text:style-name="common-al">HZ_WABO-23-35203</text:p>
            <text:p text:style-name="common-al">Toelichting: het bouwen van een verdieping op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20720</text:span><text:line-break/><text:date style:data-style-name="dag" text:fixed="true" text:date-value="2023-12-06"/><text:line-break/><text:date style:data-style-name="jaar" text:fixed="true" text:date-value="2023-1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0720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0720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verdieping op de woning, Zuiderburcht 15 te Vleuten,  HZ_WABO-23-35203</meta:user-defined>
    <meta:user-defined meta:name="DCTERMS.W3CDTF/DCTERMS.available">2023-12-06</meta:user-defined>
    <meta:user-defined meta:name="DCTERMS.W3CDTF/OVERHEIDop.jaargang">2023</meta:user-defined>
    <meta:user-defined meta:name="OVERHEIDop.publicationIssue">520720</meta:user-defined>
    <meta:user-defined meta:name="OVERHEIDop.GmbID/DC.identifier">gmb-2023-520720</meta:user-defined>
    <meta:user-defined meta:name="OVERHEIDop.versieInformatie"/>
  </office:meta>
</office:document-meta>
</file>