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een garage met kap, De Boarndobbe 9, Sum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oarndobbe 9, Sumar</text:p>
            <text:p text:style-name="common-al">Olo: 8236633</text:p>
            <text:p text:style-name="common-al">het bouwen van een garage met kap</text:p>
            <text:p text:style-name="common-al">Datum ontvangst: 01 december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520177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0177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0177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Tytsjerksteradiel - ontvangen aanvraag omgevingsvergunning, het bouwen van een garage met kap, De Boarndobbe 9, Sumar</meta:user-defined>
    <meta:user-defined meta:name="DCTERMS.W3CDTF/DCTERMS.available">2023-12-06</meta:user-defined>
    <meta:user-defined meta:name="DCTERMS.W3CDTF/OVERHEIDop.jaargang">2023</meta:user-defined>
    <meta:user-defined meta:name="OVERHEIDop.publicationIssue">520177</meta:user-defined>
    <meta:user-defined meta:name="OVERHEIDop.GmbID/DC.identifier">gmb-2023-520177</meta:user-defined>
    <meta:user-defined meta:name="OVERHEIDop.versieInformatie"/>
  </office:meta>
</office:document-meta>
</file>