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4 woningen, De Slinke 25 (nabij) Sumar (kadastraal Oostermeer K, 1782,1783,1784,1785)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Slinke 25 (nabij) Sumar (kadastraal Oostermeer K, 1782,1783,1784,1785) </text:p>
            <text:p text:style-name="common-al">Olo: 7936151</text:p>
            <text:p text:style-name="common-al">het bouwen van 4 woningen</text:p>
            <text:p text:style-name="common-al">Datum ontvangst: 04 decem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519938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938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938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Tytsjerksteradiel - ontvangen aanvraag omgevingsvergunning, het bouwen van 4 woningen, De Slinke 25 (nabij) Sumar (kadastraal Oostermeer K, 1782,1783,1784,1785)</meta:user-defined>
    <meta:user-defined meta:name="DCTERMS.W3CDTF/DCTERMS.available">2023-12-13</meta:user-defined>
    <meta:user-defined meta:name="DCTERMS.W3CDTF/OVERHEIDop.jaargang">2023</meta:user-defined>
    <meta:user-defined meta:name="OVERHEIDop.publicationIssue">519938</meta:user-defined>
    <meta:user-defined meta:name="OVERHEIDop.GmbID/DC.identifier">gmb-2023-519938</meta:user-defined>
    <meta:user-defined meta:name="OVERHEIDop.versieInformatie"/>
  </office:meta>
</office:document-meta>
</file>