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zes rijwoningen, Elzenlaan 3 tm 13 (oneven)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559452023</text:p>
            <text:p text:style-name="common-al">
            <text:span text:style-name="nadrukvet">Verzenddatum besluit:</text:span> 04-12-2023</text:p>
            <text:p text:style-name="common-al">
            <text:span text:style-name="nadrukvet">Locatie:</text:span> Elzenlaan 3 Raalte tm 13 (oneven) Raalte</text:p>
            <text:p text:style-name="common-al">
            <text:span text:style-name="nadrukvet">Projectomschrijving:</text:span> het bouwen van zes rijwoningen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19625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625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625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559452023</meta:user-defined>
    <meta:user-defined meta:name="DCTERMS.abstract">het bouwen van zes rijwoningen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zes rijwoningen, Elzenlaan 3 tm 13 (oneven) Raalte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9625</meta:user-defined>
    <meta:user-defined meta:name="OVERHEIDop.GmbID/DC.identifier">gmb-2023-519625</meta:user-defined>
    <meta:user-defined meta:name="OVERHEIDop.versieInformatie"/>
  </office:meta>
</office:document-meta>
</file>