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TIJDELIJK GEBRUIK OPENBARE RUIMTE, WETTERWILLE NABIJ NUMMER 12 EN 1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Wetterwille nabij nummers 12 en 16 te Heerenveen (indieningsdatum 09-10-2023).</text:p>
            <text:p text:style-name="common-al"/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9077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07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07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TIJDELIJK GEBRUIK OPENBARE RUIMTE, WETTERWILLE NABIJ NUMMER 12 EN 16 HEERENVEEN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9077</meta:user-defined>
    <meta:user-defined meta:name="OVERHEIDop.GmbID/DC.identifier">gmb-2023-519077</meta:user-defined>
    <meta:user-defined meta:name="OVERHEIDop.versieInformatie"/>
  </office:meta>
</office:document-meta>
</file>