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 Commissie bezwaarschriften gemeente Heerenveen op 11 december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19.20 uur behandeling van het bezwaarschrift over de verleende omgevingsvergunning voor het herinrichten van een evenemententerrein en een passantenhaven op het perceel Heechein nabij nummer 20, Dringelstritte, Boerestege te Akkrum</text:p>
            <text:p text:style-name="al"/>
            <text:p text:style-name="al">19.50 uur behandeling van het bezwaarschrift tegen de afwijzing van het verzoek om handhaving met betrekking tot een dakkapel en de nokhoogte op de locatie Bûterwâl 6 te Akkrum</text:p>
            <text:p text:style-name="al"/>
            <text:p text:style-name="al"/>
            <text:p text:style-name="al">Deze hoorzittingen kunt u als toehoorder bijwonen door u te melden via bezwaar@heerenveen.nl. De datum en de tijdstippen zijn onder voorbehoud en kunnen later wijzigen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8344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8344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8344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3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op 11 december 2023</meta:user-defined>
    <dc:language>nl</dc:language>
    <meta:user-defined meta:name="OVERHEIDop.locatietype/OVERHEIDop.gebiedsmarkering">Gemeente</meta:user-defined>
    <meta:user-defined meta:name="DC.title">Agenda openbare hoorzitting Commissie bezwaarschriften gemeente Heerenveen op 11 december 2023</meta:user-defined>
    <meta:user-defined meta:name="DCTERMS.W3CDTF/DCTERMS.available">2023-12-12</meta:user-defined>
    <meta:user-defined meta:name="DCTERMS.W3CDTF/OVERHEIDop.jaargang">2023</meta:user-defined>
    <meta:user-defined meta:name="OVERHEIDop.publicationIssue">518344</meta:user-defined>
    <meta:user-defined meta:name="OVERHEIDop.GmbID/DC.identifier">gmb-2023-518344</meta:user-defined>
    <meta:user-defined meta:name="OVERHEIDop.versieInformatie"/>
  </office:meta>
</office:document-meta>
</file>