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rkel-Enschot, ingekomen aanvraag voor een omgevingsvergunning  Z-HZ_WABO-2023-04331 Patrijslaan 40 sectie B 6424  te Berkel-Enschot, bouwen van een woning, 28 november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4331 - I - Patrijslaan 40 sectie B 6424 te Berkel-Enschot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517435</text:span><text:line-break/><text:date style:data-style-name="dag" text:fixed="true" text:date-value="2023-12-05"/><text:line-break/><text:date style:data-style-name="jaar" text:fixed="true" text:date-value="2023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7435</text:span><text:date style:data-style-name="nicedate" text:fixed="true" text:date-value="2023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7435</text:span><text:date style:data-style-name="nicedate" text:fixed="true" text:date-value="2023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Berkel-Enschot, ingekomen aanvraag voor een omgevingsvergunning  Z-HZ_WABO-2023-04331 Patrijslaan 40 sectie B 6424  te Berkel-Enschot, bouwen van een woning, 28 november 2023</meta:user-defined>
    <meta:user-defined meta:name="DCTERMS.W3CDTF/DCTERMS.available">2023-12-05</meta:user-defined>
    <meta:user-defined meta:name="DCTERMS.W3CDTF/OVERHEIDop.jaargang">2023</meta:user-defined>
    <meta:user-defined meta:name="OVERHEIDop.publicationIssue">517435</meta:user-defined>
    <meta:user-defined meta:name="OVERHEIDop.GmbID/DC.identifier">gmb-2023-517435</meta:user-defined>
    <meta:user-defined meta:name="OVERHEIDop.versieInformatie"/>
  </office:meta>
</office:document-meta>
</file>