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Burg vd Voort v Zijpln 48 te Utrecht,  HZ_WABO-22-437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 vd Voort v Zijpln 48 te Utrecht</text:p>
            <text:p text:style-name="common-al">HZ_WABO-22-43731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640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640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640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Burg vd Voort v Zijpln 48 te Utrecht,  HZ_WABO-22-43731</meta:user-defined>
    <meta:user-defined meta:name="DCTERMS.W3CDTF/DCTERMS.available">2023-02-06</meta:user-defined>
    <meta:user-defined meta:name="DCTERMS.W3CDTF/OVERHEIDop.jaargang">2023</meta:user-defined>
    <meta:user-defined meta:name="OVERHEIDop.publicationIssue">51640</meta:user-defined>
    <meta:user-defined meta:name="OVERHEIDop.GmbID/DC.identifier">gmb-2023-51640</meta:user-defined>
    <meta:user-defined meta:name="OVERHEIDop.versieInformatie"/>
  </office:meta>
</office:document-meta>
</file>