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milieubeheer/Besluit mobiel breken bouw- en sloopafval, Beresteinlaan 37 t/m 125 en 149 t/m 179 en Hoogveen 32 t/m 66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gemeente Den Haag bekend dat op 28 november 2023 een melding is ontvangen voor het in werking hebben van een mobiele puinbreker in de periode van 2 januari 2024 tot en met 2 april 2024, gedurende acht aaneengesloten werkdagen. De locatie betreft <text:span text:style-name="nadrukvet">Beresteinlaan 37 t/m 125 en 149 t/m 179 en Hoogveen 32 t/m 66, 2544 SV te Den Haag </text:span>(zaaknummer <text:span text:style-name="nadrukvet">01088852</text:span>).</text:p>
            <text:p text:style-name="common-al">
            <text:span text:style-name="nadrukvet">Inlichtingen</text:span>
          </text:p>
            <text:p text:style-name="common-al">Voor nadere inlichtingen kunt u zich wenden tot de afdeling Toetsing &amp; Vergunningverlening Milieu, e-mailadres: <text:a xlink:href="mailto:vergunningen@odh.nl" xlink:type="simple">vergunningen@odh.nl</text:a>.</text:p>
            <text:p text:style-name="last-al">De melding ligt niet ter inzage en hier is geen bezwaar of beroep tegen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16126</text:span><text:line-break/><text:date style:data-style-name="dag" text:fixed="true" text:date-value="2023-12-04"/><text:line-break/><text:date style:data-style-name="jaar" text:fixed="true" text:date-value="2023-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126</text:span><text:date style:data-style-name="nicedate" text:fixed="true" text:date-value="2023-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126</text:span><text:date style:data-style-name="nicedate" text:fixed="true" text:date-value="2023-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4/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2 januari 2024 tot en met 2 april 2024, gedurende acht aaneengesloten werkdagen.</meta:user-defined>
    <dc:language>nl</dc:language>
    <meta:user-defined meta:name="OVERHEIDop.locatietype/OVERHEIDop.gebiedsmarkering">Weg</meta:user-defined>
    <meta:user-defined meta:name="OVERHEIDop.locatietype/OVERHEIDop.gebiedsmarkering">Weg</meta:user-defined>
    <meta:user-defined meta:name="DC.title">Melding Wet milieubeheer/Besluit mobiel breken bouw- en sloopafval, Beresteinlaan 37 t/m 125 en 149 t/m 179 en Hoogveen 32 t/m 66 te Den Haag</meta:user-defined>
    <meta:user-defined meta:name="DCTERMS.W3CDTF/DCTERMS.available">2023-12-04</meta:user-defined>
    <meta:user-defined meta:name="DCTERMS.W3CDTF/OVERHEIDop.jaargang">2023</meta:user-defined>
    <meta:user-defined meta:name="OVERHEIDop.publicationIssue">516126</meta:user-defined>
    <meta:user-defined meta:name="OVERHEIDop.GmbID/DC.identifier">gmb-2023-516126</meta:user-defined>
    <meta:user-defined meta:name="OVERHEIDop.versieInformatie"/>
  </office:meta>
</office:document-meta>
</file>