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LOYOLALAAN 72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Loyolalaan 72 Vught, verbouwen en verduurzamen woning, Z23-27074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516089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6089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6089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LOYOLALAAN 72 VUGHT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6089</meta:user-defined>
    <meta:user-defined meta:name="OVERHEIDop.GmbID/DC.identifier">gmb-2023-516089</meta:user-defined>
    <meta:user-defined meta:name="OVERHEIDop.versieInformatie"/>
  </office:meta>
</office:document-meta>
</file>